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wet Ingediende aanvraag voor een omgevingsvergunning Opslaan van ontplofbare stoffen voor civiel gebruik Scheurrak 5 op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Urk maakt bekend dat zij een aanvraag voor een vergunning hebben ontvangen voor de milieubelastende activiteit: </text:p>
            <text:p text:style-name="common-al"/>
            <text:p text:style-name="common-al">Omschrijving: Opslaan van ontplofbare stoffen voor civiel gebruik</text:p>
            <text:p text:style-name="common-al">Aanvrager : Post Houtwerken </text:p>
            <text:p text:style-name="common-al">Locatie: Scheurrak 5 op Urk</text:p>
            <text:p text:style-name="common-al">DSO-verzoeknummer: 2026080400512</text:p>
            <text:p text:style-name="common-al">Datum ontvangst: 4 augustus 2026</text:p>
            <text:p text:style-name="common-al">Kenmerk OFGV: Z2026-011549</text:p>
            <text:p text:style-name="common-al"/>
            <text:p text:style-name="common-al">De reguliere voorbereidingsprocedure is van toepassing. U kunt geen bezwaar maken tegen de aanvraag.</text:p>
            <text:p text:style-name="common-al"/>
            <text:p text:style-name="common-al">
            <text:span text:style-name="nadrukvet">Vragen</text:span>
          </text:p>
            <text:p text:style-name="last-al">Heeft u vragen dan kunt u contact opnemen met de Omgevingsdienst Flevoland &amp; Gooi en Vechtstreek via telefoonnummer: 088 – 63 33 000 of e-mail: info@ofgv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790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U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Kennisgeving Omgevingswet Ingediende aanvraag voor een omgevingsvergunning Opslaan van ontplofbare stoffen voor civiel gebruik Scheurrak 5 op Ur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05</meta:user-defined>
    <meta:user-defined meta:name="OVERHEIDop.GmbID/DC.identifier">gmb-2026-379005</meta:user-defined>
    <meta:user-defined meta:name="OVERHEIDop.versieInformatie"/>
  </office:meta>
</office:document-meta>
</file>