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ids-Familiekermis Noord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Kids-Familiekermis Noordplein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zaterdag 06 juni 2026 een verzoek ontvangen om Kids-Familiekermis Noordplein te mogen organiseren.</text:p>
            <text:p text:style-name="common-al">De Burgemeester van Rotterdam heeft op 6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Noordplein in Noord te Rotterdam</text:p>
            <text:p text:style-name="common-al">Datum:</text:p>
            <text:p text:style-name="common-al">Zondag 16 augustus 2026 van 13:00 uur tot 22:00 uur</text:p>
            <text:p text:style-name="common-al">Maandag 17 augustus 2026 van 13:00 uur tot 22:00 uur</text:p>
            <text:p text:style-name="common-al">Dinsdag 18 augustus 2026 van 13:00 uur tot 22:00 uur</text:p>
            <text:p text:style-name="common-al">Woensdag 19 augustus 2026 van 13:00 uur tot 22:00 uur</text:p>
            <text:p text:style-name="common-al">Donderdag 20 augustus 2026 van 13:00 uur tot 22:00 uur</text:p>
            <text:p text:style-name="common-al">Vrijdag 21 augustus 2026 van 13:00 uur tot 21:30 uur</text:p>
            <text:p text:style-name="common-al"/>
            <text:p text:style-name="common-al">Kenmerk: <text:span text:style-name="nadrukvet">17993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90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993-AVR26</meta:user-defined>
    <meta:user-defined meta:name="DCTERMS.abstract">Kids-Familiekermis Noordplein</meta:user-defined>
    <dc:language>nl</dc:language>
    <meta:user-defined meta:name="OVERHEIDop.locatietype/OVERHEIDop.gebiedsmarkering">Adres</meta:user-defined>
    <meta:user-defined meta:name="DC.title">Kids-Familiekermis Noordplein</meta:user-defined>
    <meta:user-defined meta:name="OVERHEIDop.datumEindeReactietermijn">2026-09-17</meta:user-defined>
    <meta:user-defined meta:name="OVERHEIDop.terinzageleggingBG">https://rotterdam.lokalebekendmakingen.nl/case/1:9822:30657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003</meta:user-defined>
    <meta:user-defined meta:name="OVERHEIDop.GmbID/DC.identifier">gmb-2026-379003</meta:user-defined>
    <meta:user-defined meta:name="OVERHEIDop.versieInformatie"/>
  </office:meta>
</office:document-meta>
</file>