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Grote Steng 1, 1551 NL Westzaan - het aanleggen van een uitweg voor een calamiteitening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1466 - het aanleggen van een uitweg voor een calamiteiteningang op de locatie Grote Steng 1, 1551 NL Westzaan</text:p>
            <text:p text:style-name="common-al">Besluit verzonden: 06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6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9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2026051466</meta:user-defined>
    <dc:language>nl</dc:language>
    <meta:user-defined meta:name="OVERHEIDop.locatietype/OVERHEIDop.gebiedsmarkering">Punt</meta:user-defined>
    <meta:user-defined meta:name="DC.title">Verleende omgevingsvergunning - Grote Steng 1, 1551 NL Westzaan - het aanleggen van een uitweg voor een calamiteiteninga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99</meta:user-defined>
    <meta:user-defined meta:name="OVERHEIDop.GmbID/DC.identifier">gmb-2026-378999</meta:user-defined>
    <meta:user-defined meta:name="OVERHEIDop.versieInformatie"/>
  </office:meta>
</office:document-meta>
</file>