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aanleggen van twee schelpenpaden op de locatie Max Euwestraat 20 in Zandvoort, zaaknummer ODIJ-Z-26-18297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aanleggen van twee schelpenpaden op de locatie Max Euwestraat 20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89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aanleggen van twee schelpenpaden op de locatie Max Euwestraat 20 in Zandvoort, zaaknummer ODIJ-Z-26-182976</meta:user-defined>
    <meta:user-defined meta:name="DCTERMS.W3CDTF/DCTERMS.available">2026-08-10</meta:user-defined>
    <meta:user-defined meta:name="DCTERMS.W3CDTF/OVERHEIDop.jaargang">2026</meta:user-defined>
    <meta:user-defined meta:name="OVERHEIDop.publicationIssue">378996</meta:user-defined>
    <meta:user-defined meta:name="OVERHEIDop.GmbID/DC.identifier">gmb-2026-378996</meta:user-defined>
    <meta:user-defined meta:name="OVERHEIDop.versieInformatie"/>
  </office:meta>
</office:document-meta>
</file>