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melding MBA Marketing 19a, 6921RE Dui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heeft de gemeente een melding ontvangen voor DC Melis Duiven 1 op locatie Marketing 19a, 6921RE Duiven. De melding is geregistreerd onder zaaknummer Z2026-00001416. De melding betreft:</text:p>
            <text:list text:style-name="id1-3-2-1-1-2">
              <text:list-item text:style-override="id1-3-2-1-1-2-1">
                <text:number>•</text:number>
                <text:p text:style-name="al">toepassen van grond en baggerspecie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7899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9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9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uiv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1416</meta:user-defined>
    <meta:user-defined meta:name="DCTERMS.abstract">Betreft: melding op locatie Marketing 19a, 6921RE Duiv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melding melding MBA Marketing 19a, 6921RE Duiv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90</meta:user-defined>
    <meta:user-defined meta:name="OVERHEIDop.GmbID/DC.identifier">gmb-2026-378990</meta:user-defined>
    <meta:user-defined meta:name="OVERHEIDop.versieInformatie"/>
  </office:meta>
</office:document-meta>
</file>