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voor het plaatsen dakkapel/ geveloptrekking op zij- en achterdakvlak van de woning op de locatie van Beekstraat 94 te Landsmeer, ingetrokken op 14 juli 2026, zaaknummer ODIJ-Z-26-1794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Omgevingsdienst IJmond heeft een aanvraag voor een omgevingsvergunning ontvangen. Omgevingsdienst IJmond ontvangt deze aanvraag in mandaat van het college van gemeente Landsmeer. De vergunning is aangevraagd voor het plaatsen dakkapel/ geveloptrekking op zij- en achterdakvlak van de woning op de locatie van Beekstraat 94 te Landsmeer. De aanvraag is op verzoek van de aanvrager op 14 juli 2026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smeer</text:p>
            </table:table-cell>
            <table:table-cell office:value-type="string" table:style-name="header.C">
              <text:p text:style-name="headerright"><text:span text:style-name="nr">Nr. 37898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8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s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smeer</meta:user-defined>
    <meta:user-defined meta:name="OVERHEID.Gemeente/OVERHEID.authority">Lands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Intrekking aanvraag omgevingsvergunning voor het plaatsen dakkapel/ geveloptrekking op zij- en achterdakvlak van de woning op de locatie van Beekstraat 94 te Landsmeer, ingetrokken op 14 juli 2026, zaaknummer ODIJ-Z-26-179424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83</meta:user-defined>
    <meta:user-defined meta:name="OVERHEIDop.GmbID/DC.identifier">gmb-2026-378983</meta:user-defined>
    <meta:user-defined meta:name="OVERHEIDop.versieInformatie"/>
  </office:meta>
</office:document-meta>
</file>