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Buitenmeet 13 Assendelft , 9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49991</text:p>
            <text:p text:style-name="common-al">DSO nummer: 2026080400354</text:p>
            <text:p text:style-name="common-al">Ontvangstdatum melding: 04-08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898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8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8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991</meta:user-defined>
    <meta:user-defined meta:name="DCTERMS.abstract">261032933, Klokkemeet + Binnenmeet + Buitenmeet te Assendelft (o.w.)</meta:user-defined>
    <dc:language>nl</dc:language>
    <meta:user-defined meta:name="OVERHEIDop.locatietype/OVERHEIDop.gebiedsmarkering">Vlak</meta:user-defined>
    <meta:user-defined meta:name="DC.title">Melding graven bodem - Nabij Buitenmeet 13 Assendelft , 9 meter richting zuidoost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82</meta:user-defined>
    <meta:user-defined meta:name="OVERHEIDop.GmbID/DC.identifier">gmb-2026-378982</meta:user-defined>
    <meta:user-defined meta:name="OVERHEIDop.versieInformatie"/>
  </office:meta>
</office:document-meta>
</file>