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kappen van een els, Earnewarre 8, 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kappen van een els, Earnewarre 8, Garyp</text:p>
            <text:p text:style-name="common-al">Zaaknummer: TZ2026-001878</text:p>
            <text:p text:style-name="common-al">Zaakadres: Earnewarre 8, Garyp</text:p>
            <text:p text:style-name="common-al">Omschrijving: het kappen van een els</text:p>
            <text:p text:style-name="common-al">Datum ontvangst: 05-08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89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Z2026-001878</meta:user-defined>
    <meta:user-defined meta:name="DCTERMS.abstract">het kappen van een el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kappen van een els, Earnewarre 8, Gary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980</meta:user-defined>
    <meta:user-defined meta:name="OVERHEIDop.GmbID/DC.identifier">gmb-2026-378980</meta:user-defined>
    <meta:user-defined meta:name="OVERHEIDop.versieInformatie"/>
  </office:meta>
</office:document-meta>
</file>