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keet en toilet, Schepen Mijnschartstraat 2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keet en toilet</text:p>
            <text:p text:style-name="common-al">Locatie: parkeerplaatsen ter hoogte van zijkant Schepen Mijnschartstraat 21</text:p>
            <text:p text:style-name="common-al">Datum: 17 augustus 2026 tot en met 25 september 2026</text:p>
            <text:p text:style-name="common-al">Dossiernummer: 5183812</text:p>
            <text:p text:style-name="common-al">Verzenddatum besluit: 31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897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7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7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Schepen Mijnschartstraat 21</meta:user-defined>
    <dc:language>nl</dc:language>
    <meta:user-defined meta:name="OVERHEIDop.locatietype/OVERHEIDop.gebiedsmarkering">Adres</meta:user-defined>
    <meta:user-defined meta:name="DC.title">Gemeente Arnhem - besluit oneigenlijk gebruik openbare grond, keet en toilet, Schepen Mijnschartstraat 21</meta:user-defined>
    <meta:user-defined meta:name="DCTERMS.W3CDTF/DCTERMS.available">2026-08-10</meta:user-defined>
    <meta:user-defined meta:name="DCTERMS.W3CDTF/OVERHEIDop.jaargang">2026</meta:user-defined>
    <meta:user-defined meta:name="OVERHEIDop.publicationIssue">378977</meta:user-defined>
    <meta:user-defined meta:name="OVERHEIDop.GmbID/DC.identifier">gmb-2026-378977</meta:user-defined>
    <meta:user-defined meta:name="OVERHEIDop.versieInformatie"/>
  </office:meta>
</office:document-meta>
</file>