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5928, het plaatsen van een airco buitenunit op balkon Boompjes 8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5-08-2026 15:26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7897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7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7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5928</meta:user-defined>
    <meta:user-defined meta:name="DCTERMS.abstract">het plaatsen van een airco buitenunit op balkon Boompjes 8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5928, het plaatsen van een airco buitenunit op balkon Boompjes 8 te Almelo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76</meta:user-defined>
    <meta:user-defined meta:name="OVERHEIDop.GmbID/DC.identifier">gmb-2026-378976</meta:user-defined>
    <meta:user-defined meta:name="OVERHEIDop.versieInformatie"/>
  </office:meta>
</office:document-meta>
</file>