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herinrichten van de straat aan de nabij Peperstraat 1 t/m 6 in Leeuwarden (OV-2026-039085)</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herinrichten van de straat aan de nabij Peperstraat 1 t/m 6 in Leeuwarden. Bij ons geregistreerd onder kenmerk: OV-2026-039085.</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5-08-2026. De gemeente Leeuwarden neemt daarover waarschijnlijk voor 30-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89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085</meta:user-defined>
    <dc:language>nl</dc:language>
    <meta:user-defined meta:name="OVERHEIDop.locatietype/OVERHEIDop.gebiedsmarkering">Vlak</meta:user-defined>
    <meta:user-defined meta:name="DC.title">Aanvraag omgevingsvergunning voor het herinrichten van de straat aan de nabij Peperstraat 1 t/m 6 in Leeuwarden (OV-2026-039085)</meta:user-defined>
    <meta:user-defined meta:name="DCTERMS.W3CDTF/DCTERMS.available">2026-08-10</meta:user-defined>
    <meta:user-defined meta:name="DCTERMS.W3CDTF/OVERHEIDop.jaargang">2026</meta:user-defined>
    <meta:user-defined meta:name="OVERHEIDop.publicationIssue">378974</meta:user-defined>
    <meta:user-defined meta:name="OVERHEIDop.GmbID/DC.identifier">gmb-2026-378974</meta:user-defined>
    <meta:user-defined meta:name="OVERHEIDop.versieInformatie"/>
  </office:meta>
</office:document-meta>
</file>