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ocherstraat 9 Amsterdam , 7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9940</text:p>
            <text:p text:style-name="common-al">DSO nummer: 2026080400151</text:p>
            <text:p text:style-name="common-al">Ontvangstdatum melding: 04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940</meta:user-defined>
    <meta:user-defined meta:name="DCTERMS.abstract">261004787-1 Overtoom 459 en Zocherstraat 1-57 e.o.Amsterdam (o.w.) 1</meta:user-defined>
    <dc:language>nl</dc:language>
    <meta:user-defined meta:name="OVERHEIDop.locatietype/OVERHEIDop.gebiedsmarkering">Vlak</meta:user-defined>
    <meta:user-defined meta:name="DC.title">Melding graven bodem - Nabij Zocherstraat 9 Amsterdam , 7 meter richting oos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67</meta:user-defined>
    <meta:user-defined meta:name="OVERHEIDop.GmbID/DC.identifier">gmb-2026-378967</meta:user-defined>
    <meta:user-defined meta:name="OVERHEIDop.versieInformatie"/>
  </office:meta>
</office:document-meta>
</file>