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Evenementenvergunning, het organiseren van Hema 100 jaar x Alkmaars Bolwerk op 26 september 2026, Langestraat 72, 1811 JJ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Evenementenvergunning;Langestraat 72, 1811 JJ Alkmaar<text:span text:style-name="nadrukvet">; </text:span>het organiseren van Hema 100 jaar x Alkmaars Bolwerk op 26 september 2026</text:p>
            <text:p text:style-name="common-al">
            
          </text:p>
            <text:p text:style-name="common-al">Datum ontvangst: 28-07-2026</text:p>
            <text:p text:style-name="last-al">Zaaknummer: 00001396690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896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6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6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6690</meta:user-defined>
    <dc:language>nl</dc:language>
    <meta:user-defined meta:name="OVERHEIDop.locatietype/OVERHEIDop.gebiedsmarkering">Punt</meta:user-defined>
    <meta:user-defined meta:name="DC.title">Algemene plaatselijke verordening Aangevraagd: Evenementenvergunning, het organiseren van Hema 100 jaar x Alkmaars Bolwerk op 26 september 2026, Langestraat 72, 1811 JJ Alkmaar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60</meta:user-defined>
    <meta:user-defined meta:name="OVERHEIDop.GmbID/DC.identifier">gmb-2026-378960</meta:user-defined>
    <meta:user-defined meta:name="OVERHEIDop.versieInformatie"/>
  </office:meta>
</office:document-meta>
</file>