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Molenwijk 10 Amsterdam , 10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49730</text:p>
            <text:p text:style-name="common-al">DSO nummer: 2026080300505</text:p>
            <text:p text:style-name="common-al">Ontvangstdatum melding: 03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95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5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5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9730</meta:user-defined>
    <meta:user-defined meta:name="DCTERMS.abstract">261028793 nabij Petmolen 80 Amsterdam (O.W.)</meta:user-defined>
    <dc:language>nl</dc:language>
    <meta:user-defined meta:name="OVERHEIDop.locatietype/OVERHEIDop.gebiedsmarkering">Vlak</meta:user-defined>
    <meta:user-defined meta:name="DC.title">Melding graven bodem - Nabij Molenwijk 10 Amsterdam , 10 meter richting oost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56</meta:user-defined>
    <meta:user-defined meta:name="OVERHEIDop.GmbID/DC.identifier">gmb-2026-378956</meta:user-defined>
    <meta:user-defined meta:name="OVERHEIDop.versieInformatie"/>
  </office:meta>
</office:document-meta>
</file>