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Koperweg 15 Farm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msdelta een aanvraag ontvangen voor een aanvraag vergunning voor een opslagbedrijf, transportbedrijf, groothandel en containerterminal op de locatie Koperweg 15 Farm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89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018</meta:user-defined>
    <meta:user-defined meta:name="DCTERMS.abstract">5 augustus 2026 voor een aanvraag vergunning voor een opslagbedrijf, transportbedrijf, groothandel en containerterminal op de locatie Koperweg 15 Farmsum</meta:user-defined>
    <dc:language>nl</dc:language>
    <meta:user-defined meta:name="OVERHEIDop.locatietype/OVERHEIDop.gebiedsmarkering">Vlak</meta:user-defined>
    <meta:user-defined meta:name="DC.title">Kennisgeving ontvangst aanvraag omgevingsvergunning Koperweg 15 Farm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955</meta:user-defined>
    <meta:user-defined meta:name="OVERHEIDop.GmbID/DC.identifier">gmb-2026-378955</meta:user-defined>
    <meta:user-defined meta:name="OVERHEIDop.versieInformatie"/>
  </office:meta>
</office:document-meta>
</file>