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bouwen van een woning, Dwarsveld 7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04-08-2026</text:p>
            <text:p text:style-name="common-al">
            <text:span text:style-name="nadrukvet">Locatie:</text:span> Dwarsveld 7, 8375ED Oldemarkt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Z2026-0000594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eenwijkerland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594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89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946</meta:user-defined>
    <meta:user-defined meta:name="DCTERMS.abstract">het bouwen van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bouwen van een woning, Dwarsveld 7 in Oldemark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53</meta:user-defined>
    <meta:user-defined meta:name="OVERHEIDop.GmbID/DC.identifier">gmb-2026-378953</meta:user-defined>
    <meta:user-defined meta:name="OVERHEIDop.versieInformatie"/>
  </office:meta>
</office:document-meta>
</file>