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Derde Helmersstraat 21-H 1054B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Projects Amsterdam B.V.</text:p>
            <text:p text:style-name="common-al">Zaaknummer: OD2026-0049592</text:p>
            <text:p text:style-name="common-al">DSO nummer: 2026080200025</text:p>
            <text:p text:style-name="common-al">Ontvangstdatum melding: 02-08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94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4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4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9592</meta:user-defined>
    <meta:user-defined meta:name="DCTERMS.abstract">Afgerond; Derde Helmersstraat 21 te Amsterdam 2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Derde Helmersstraat 21-H 1054BA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947</meta:user-defined>
    <meta:user-defined meta:name="OVERHEIDop.GmbID/DC.identifier">gmb-2026-378947</meta:user-defined>
    <meta:user-defined meta:name="OVERHEIDop.versieInformatie"/>
  </office:meta>
</office:document-meta>
</file>