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gesloten bodemenergiesysteem, Hoogeweg 23 8377EM Kal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9-07-2026</text:p>
            <text:p text:style-name="common-al">
            <text:span text:style-name="nadrukvet">Locatie:</text:span> Hoogeweg 23 8377EM Kalenberg</text:p>
            <text:p text:style-name="common-al">
            <text:span text:style-name="nadrukvet">Zaakomschrijving:</text:span> het aanleggen van gesloten bodemenergiesysteem</text:p>
            <text:p text:style-name="common-al">
            <text:span text:style-name="nadrukvet">Zaaknummer:</text:span> Z2026-00006473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47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893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473</meta:user-defined>
    <meta:user-defined meta:name="DCTERMS.abstract">het aanleggen va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Melding Besluit activiteiten leefomgeving voor het aanleggen van gesloten bodemenergiesysteem, Hoogeweg 23 8377EM Kalenber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8936</meta:user-defined>
    <meta:user-defined meta:name="OVERHEIDop.GmbID/DC.identifier">gmb-2026-378936</meta:user-defined>
    <meta:user-defined meta:name="OVERHEIDop.versieInformatie"/>
  </office:meta>
</office:document-meta>
</file>