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saneren bodem - Derde Helmersstraat 21-H 1054B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saneren bodem</text:p>
            <text:p text:style-name="common-al">Aanvrager: Projects Amsterdam B.V.</text:p>
            <text:p text:style-name="common-al">Zaaknummer: OD2026-0049591</text:p>
            <text:p text:style-name="common-al">DSO nummer: 2026080200024</text:p>
            <text:p text:style-name="common-al">Ontvangstdatum melding: 02-08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935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93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93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9591</meta:user-defined>
    <meta:user-defined meta:name="DCTERMS.abstract">Afgerond; Derde Helmersstraat 21 te Amsterdam 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saneren bodem - Derde Helmersstraat 21-H 1054BA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935</meta:user-defined>
    <meta:user-defined meta:name="OVERHEIDop.GmbID/DC.identifier">gmb-2026-378935</meta:user-defined>
    <meta:user-defined meta:name="OVERHEIDop.versieInformatie"/>
  </office:meta>
</office:document-meta>
</file>