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taanweg 9, 1213 TA Hilversum, Verzoeklocatie 2026071400347 (legaliseren bestaande schuur); 1989395; 06-08-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Plataanweg 9, 1213 TA Hilversum, Verzoeklocatie 2026071400347 (legaliseren bestaande schuur); 1989395; 06-08-2026; Status: BOPA Vergunning verleend, gemeente Hilversum</text:p>
            <text:p text:style-name="common-al">
            
          </text:p>
            <text:p text:style-name="common-al">Verzenddatum: 06-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892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2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2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9395</meta:user-defined>
    <dc:language>nl</dc:language>
    <meta:user-defined meta:name="DC.title">Plataanweg 9, 1213 TA Hilversum, Verzoeklocatie 2026071400347 (legaliseren bestaande schuur); 1989395; 06-08-2026; Status: BOPA Vergunning verleend, gemeente Hilversum</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274</meta:user-defined>
    <meta:user-defined meta:name="OVERHEIDop.publicationIssue">378925</meta:user-defined>
    <meta:user-defined meta:name="OVERHEIDop.GmbID/DC.identifier">gmb-2026-378925</meta:user-defined>
    <meta:user-defined meta:name="OVERHEIDop.versieInformatie"/>
  </office:meta>
</office:document-meta>
</file>