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omgevingsvergunning vereist voor het wijzigen van het gebruik van het pand t.b.v. wonen op het perceel Zuidsingel 57, 3811 H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wijzigen van het gebruik van het pand t.b.v. wonen op het perceel Zuidsingel 57, 3811 HD Amersfoort</text:span>
          </text:p>
            <text:p text:style-name="common-al">De Gemeente Amersfoort heeft op 06-08-2026 besloten dat er geen vergunning vereist is voor het wijzigen van het gebruik van het pand t.b.v. wonen op het perceel Zuidsingel 57, 3811 HD Amersfoort, met kenmerk CLZ-00038763.</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besluiten staat de datum van het versturen van het besluit vermel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p>
            <text:p text:style-name="common-al">
            <text:a xlink:href="http://loket.rechtspraak.nl/bestuursrecht" xlink:type="simple">http://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89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763</meta:user-defined>
    <dc:language>nl</dc:language>
    <meta:user-defined meta:name="OVERHEIDop.locatietype/OVERHEIDop.gebiedsmarkering">Punt</meta:user-defined>
    <meta:user-defined meta:name="DC.title">Kennisgeving vergunningvrij:  geen omgevingsvergunning vereist voor het wijzigen van het gebruik van het pand t.b.v. wonen op het perceel Zuidsingel 57, 3811 HD Amersfoort</meta:user-defined>
    <meta:user-defined meta:name="DCTERMS.W3CDTF/DCTERMS.available">2026-08-10</meta:user-defined>
    <meta:user-defined meta:name="DCTERMS.W3CDTF/OVERHEIDop.jaargang">2026</meta:user-defined>
    <meta:user-defined meta:name="OVERHEIDop.publicationIssue">378924</meta:user-defined>
    <meta:user-defined meta:name="OVERHEIDop.GmbID/DC.identifier">gmb-2026-378924</meta:user-defined>
    <meta:user-defined meta:name="OVERHEIDop.versieInformatie"/>
  </office:meta>
</office:document-meta>
</file>