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est 136 A, 1211 EG Hilversum, Groest 136 B, 1211 EG Hilversum, Groest 138, 1211 EG Hilversum, Groest 136, 1211 EG Hilversum (herontwikkeling naar hotel); 1995092; 05-08-2026; Status: Aanvraag ontv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Groest 136 A, 1211 EG Hilversum, Groest 136 B, 1211 EG Hilversum, Groest 138, 1211 EG Hilversum, Groest 136, 1211 EG Hilversum (herontwikkeling naar hotel); 1995092; 05-08-2026; Status: Aanvraag ontvangen, gemeente Hilversum</text:p>
            <text:p text:style-name="common-al">
            
          </text:p>
            <text:p text:style-name="common-al">Datum indiening aanvraag: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89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092</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roest 136 A, 1211 EG Hilversum, Groest 136 B, 1211 EG Hilversum, Groest 138, 1211 EG Hilversum, Groest 136, 1211 EG Hilversum (herontwikkeling naar hotel); 1995092; 05-08-2026; Status: Aanvraag ontva</meta:user-defined>
    <meta:user-defined meta:name="DCTERMS.W3CDTF/DCTERMS.available">2026-08-10</meta:user-defined>
    <meta:user-defined meta:name="DCTERMS.W3CDTF/OVERHEIDop.jaargang">2026</meta:user-defined>
    <meta:user-defined meta:name="OVERHEIDop.publicationIssue">378913</meta:user-defined>
    <meta:user-defined meta:name="OVERHEIDop.GmbID/DC.identifier">gmb-2026-378913</meta:user-defined>
    <meta:user-defined meta:name="OVERHEIDop.versieInformatie"/>
  </office:meta>
</office:document-meta>
</file>