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ieuwe Keizersgracht 31-H 1018V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Zaaknummer: OD2026-0049583</text:p>
            <text:p text:style-name="common-al">DSO nummer: 2026080100152</text:p>
            <text:p text:style-name="common-al">Ontvangstdatum melding: 01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91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1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1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583</meta:user-defined>
    <meta:user-defined meta:name="DCTERMS.abstract">Afgerond; Nieuwe Keizersgracht 31 te Amsterd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ieuwe Keizersgracht 31-H 1018VB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10</meta:user-defined>
    <meta:user-defined meta:name="OVERHEIDop.GmbID/DC.identifier">gmb-2026-378910</meta:user-defined>
    <meta:user-defined meta:name="OVERHEIDop.versieInformatie"/>
  </office:meta>
</office:document-meta>
</file>