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Opening CODA Boekenbus Laan van de Leeuw 299 Apeldoorn d.d. 18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4 augustus 2026</text:p>
            <text:p text:style-name="common-al">Omschrijving: Opening CODA Boekenbus</text:p>
            <text:p text:style-name="common-al">Locatie: Laan van de Leeuw 299, 7324 BD Apeldoorn</text:p>
            <text:p text:style-name="common-al">Zaaknummer: 02006344011</text:p>
            <text:p text:style-name="common-al">Datum evenement: 18 september 2026</text:p>
            <text:p text:style-name="last-al">Tijdstip evenement: 14:30 uur tot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89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4011</meta:user-defined>
    <dc:language>nl</dc:language>
    <meta:user-defined meta:name="OVERHEIDop.locatietype/OVERHEIDop.gebiedsmarkering">Punt</meta:user-defined>
    <meta:user-defined meta:name="DC.title">Aanvraag evenementenvergunning Opening CODA Boekenbus Laan van de Leeuw 299 Apeldoorn d.d. 18 september 2026</meta:user-defined>
    <meta:user-defined meta:name="DCTERMS.W3CDTF/DCTERMS.available">2026-08-10</meta:user-defined>
    <meta:user-defined meta:name="DCTERMS.W3CDTF/OVERHEIDop.jaargang">2026</meta:user-defined>
    <meta:user-defined meta:name="OVERHEIDop.publicationIssue">378906</meta:user-defined>
    <meta:user-defined meta:name="OVERHEIDop.GmbID/DC.identifier">gmb-2026-378906</meta:user-defined>
    <meta:user-defined meta:name="OVERHEIDop.versieInformatie"/>
  </office:meta>
</office:document-meta>
</file>