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Keverdijk 15 1381HM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br. van der Heiden Transport B.V.</text:p>
            <text:p text:style-name="common-al">Zaaknummer: OD2026-0049487</text:p>
            <text:p text:style-name="common-al">DSO nummer: 2026073100874</text:p>
            <text:p text:style-name="common-al">Ontvangstdatum melding: 31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487</meta:user-defined>
    <meta:user-defined meta:name="DCTERMS.abstract">R. C Calis (Keverdijk 15, Weesp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Keverdijk 15 1381HM Wees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03</meta:user-defined>
    <meta:user-defined meta:name="OVERHEIDop.GmbID/DC.identifier">gmb-2026-378903</meta:user-defined>
    <meta:user-defined meta:name="OVERHEIDop.versieInformatie"/>
  </office:meta>
</office:document-meta>
</file>