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wijzigen gebruik naar Instemfeest Minerva, Willem Barentszstraat 39 2315T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5032</text:p>
            <text:p text:style-name="common-al">
            <text:span text:style-name="nadrukvet">Ingekomen:</text:span> 05-08-2026</text:p>
            <text:p text:style-name="common-al">
            <text:span text:style-name="nadrukvet">Locatie:</text:span> Willem Barentszstraat 39 2315TZ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5032" xlink:type="simple">publicatiesomgevingsvergunningen@leiden.nl</text:a> de volgende gegevens:</text:p>
            <text:p text:style-name="common-al">-het kenmerk van de aanvraag: Z/26/4025032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89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4025032</meta:user-defined>
    <meta:user-defined meta:name="DCTERMS.abstract">tijdelijk wijzigen gebruik naar Instemfeest Minerv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tijdelijk wijzigen gebruik naar Instemfeest Minerva, Willem Barentszstraat 39 2315TZ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138_Samenvatting 000|exb-2026-28272</meta:user-defined>
    <meta:user-defined meta:name="OVERHEIDop.publicationIssue">378901</meta:user-defined>
    <meta:user-defined meta:name="OVERHEIDop.GmbID/DC.identifier">gmb-2026-378901</meta:user-defined>
    <meta:user-defined meta:name="OVERHEIDop.versieInformatie"/>
  </office:meta>
</office:document-meta>
</file>