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Johannes Verhulststraat 123 Amsterdam , 11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48922</text:p>
            <text:p text:style-name="common-al">DSO nummer: 2026072900130</text:p>
            <text:p text:style-name="common-al">Ontvangstdatum melding: 29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0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922</meta:user-defined>
    <meta:user-defined meta:name="DCTERMS.abstract">Johannes Verhulststraat 121-123 1</meta:user-defined>
    <dc:language>nl</dc:language>
    <meta:user-defined meta:name="OVERHEIDop.locatietype/OVERHEIDop.gebiedsmarkering">Vlak</meta:user-defined>
    <meta:user-defined meta:name="DC.title">Melding saneren bodem - Nabij Johannes Verhulststraat 123 Amsterdam , 11 meter richting noordwest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00</meta:user-defined>
    <meta:user-defined meta:name="OVERHEIDop.GmbID/DC.identifier">gmb-2026-378900</meta:user-defined>
    <meta:user-defined meta:name="OVERHEIDop.versieInformatie"/>
  </office:meta>
</office:document-meta>
</file>