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samenvoegen van C. Fockstraat 27 en C. Fockstraat 29 2613D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. Fockstraat 27 2613DC Delft, C. Fockstraat 29 2613DC Delft | het samenvoegen van | 05-08-2026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41.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88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41</meta:user-defined>
    <meta:user-defined meta:name="DCTERMS.abstract">Samenvoegen 27 en 2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samenvoegen van C. Fockstraat 27 en C. Fockstraat 29 2613DC Delf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94</meta:user-defined>
    <meta:user-defined meta:name="OVERHEIDop.GmbID/DC.identifier">gmb-2026-378894</meta:user-defined>
    <meta:user-defined meta:name="OVERHEIDop.versieInformatie"/>
  </office:meta>
</office:document-meta>
</file>