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gunning APV - het tijdelijk plaatsen van een container van 10 t/m 24 augustus 2026 - nabij de parkeerplaats tegenover De Sluis 3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6 augustus 2026 een besluit genomen op de aanvraag met zaaknummer 2026192472 voor het tijdelijk plaatsen van een container van 10 t/m 24 augustus 2026 op locatie nabij de parkeerplaats tegenover De Sluis 3 in Leek. De vergunning is verleend. Het besluit bestaat ui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88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192472</meta:user-defined>
    <dc:language>nl</dc:language>
    <meta:user-defined meta:name="OVERHEIDop.locatietype/OVERHEIDop.gebiedsmarkering">Punt</meta:user-defined>
    <meta:user-defined meta:name="DC.title">Besluit op aanvraag: Vergunning APV - het tijdelijk plaatsen van een container van 10 t/m 24 augustus 2026 - nabij de parkeerplaats tegenover De Sluis 3 in Le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91</meta:user-defined>
    <meta:user-defined meta:name="OVERHEIDop.GmbID/DC.identifier">gmb-2026-378891</meta:user-defined>
    <meta:user-defined meta:name="OVERHEIDop.versieInformatie"/>
  </office:meta>
</office:document-meta>
</file>