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markiezen en het plaatsen van reclame op het raam aan Markt 57 2611G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57 2611GS Delft | het plaatsen van markiezen en het plaatsen van reclame op het raam | 05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40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88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40</meta:user-defined>
    <meta:user-defined meta:name="DCTERMS.abstract">omgevings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markiezen en het plaatsen van reclame op het raam aan Markt 57 2611GS Delf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79</meta:user-defined>
    <meta:user-defined meta:name="OVERHEIDop.GmbID/DC.identifier">gmb-2026-378879</meta:user-defined>
    <meta:user-defined meta:name="OVERHEIDop.versieInformatie"/>
  </office:meta>
</office:document-meta>
</file>