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Constantijn Huygensstraat ter hoogte van nummer: 57 in Amsterdam</text:p>
            <text:p text:style-name="common-al">Looptijd :21-08-2026 t/m 21-08-2026</text:p>
            <text:p text:style-name="common-al">Verzonden naar aanvrager op: 05-08-2026</text:p>
            <text:p text:style-name="common-al">Kenmerk gemeente: Z/26/3165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3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80</meta:user-defined>
    <meta:user-defined meta:name="DCTERMS.abstract">TVM 4 p-vakkken,Tweede Constantijn Huygensstraat 57 3 1054CR, 20260821, Tweede Constantijn Huygensstraat ter hoogte van nummer: 57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5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3</meta:user-defined>
    <meta:user-defined meta:name="OVERHEIDop.GmbID/DC.identifier">gmb-2026-378853</meta:user-defined>
    <meta:user-defined meta:name="OVERHEIDop.versieInformatie"/>
  </office:meta>
</office:document-meta>
</file>