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Oranje Nassaulaan ter hoogte van nummer: 63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9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62</meta:user-defined>
    <meta:user-defined meta:name="DCTERMS.abstract">Filmen,Oranje Nassaulaan 63 1075AL, 20260812, Oranje Nassaulaan ter hoogte van nummer: 63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6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5</meta:user-defined>
    <meta:user-defined meta:name="OVERHEIDop.GmbID/DC.identifier">gmb-2026-378845</meta:user-defined>
    <meta:user-defined meta:name="OVERHEIDop.versieInformatie"/>
  </office:meta>
</office:document-meta>
</file>