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t. Lincolnweg ter hoogte van nummer: 120 i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vergunning Verzinkbare paaltjes, Locatie: mt. Lincolnweg ter hoogte van nummer: 120 in </text:p>
            <text:p text:style-name="common-al">Looptijd :19-08-2026 t/m 21-08-2026</text:p>
            <text:p text:style-name="common-al">Verzonden naar aanvrager op: 05-08-2026</text:p>
            <text:p text:style-name="common-al">Kenmerk gemeente: Z/26/316595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65959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8838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838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838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5959</meta:user-defined>
    <meta:user-defined meta:name="DCTERMS.abstract">Object,Afgesloten gebieden,mt. Lincolnweg 120 1033SN, 20260819, mt. Lincolnweg ter hoogte van nummer: 120</meta:user-defined>
    <dc:language>nl</dc:language>
    <meta:user-defined meta:name="OVERHEIDop.locatietype/OVERHEIDop.gebiedsmarkering">Punt</meta:user-defined>
    <meta:user-defined meta:name="DC.title">Besluit apv vergunning Verleend - mt. Lincolnweg ter hoogte van nummer: 120 in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838</meta:user-defined>
    <meta:user-defined meta:name="OVERHEIDop.GmbID/DC.identifier">gmb-2026-378838</meta:user-defined>
    <meta:user-defined meta:name="OVERHEIDop.versieInformatie"/>
  </office:meta>
</office:document-meta>
</file>