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mbout Hogerbeetsstraat ter hoogte van nummer: 1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Rombout Hogerbeetsstraat ter hoogte van nummer: 121 in AMSTERDAM</text:p>
            <text:p text:style-name="common-al">Looptijd :14-08-2026 t/m 26-08-2026</text:p>
            <text:p text:style-name="common-al">Verzonden naar aanvrager op: 05-08-2026</text:p>
            <text:p text:style-name="common-al">Kenmerk gemeente: Z/26/31682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826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3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3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3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266</meta:user-defined>
    <meta:user-defined meta:name="DCTERMS.abstract">*3/8 W8 op aanvullendegegev.*TVM parkeervak,TVM stremmen,Rombout Hogerbeetsstraat 121 H 1052VX, 20260814, Rombout Hogerbeetsstraat ter hoogte van nummer: 121</meta:user-defined>
    <dc:language>nl</dc:language>
    <meta:user-defined meta:name="OVERHEIDop.locatietype/OVERHEIDop.gebiedsmarkering">Punt</meta:user-defined>
    <meta:user-defined meta:name="DC.title">Besluit apv vergunning Verleend - Rombout Hogerbeetsstraat ter hoogte van nummer: 121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30</meta:user-defined>
    <meta:user-defined meta:name="OVERHEIDop.GmbID/DC.identifier">gmb-2026-378830</meta:user-defined>
    <meta:user-defined meta:name="OVERHEIDop.versieInformatie"/>
  </office:meta>
</office:document-meta>
</file>