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7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Van Breestraat ter hoogte van nummer: 73 in </text:p>
            <text:p text:style-name="common-al">Looptijd :12-08-2026 t/m 12-08-2026</text:p>
            <text:p text:style-name="common-al">Verzonden naar aanvrager op: 05-08-2026</text:p>
            <text:p text:style-name="common-al">Kenmerk gemeente: Z/26/31689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93</meta:user-defined>
    <meta:user-defined meta:name="DCTERMS.abstract">Filmen,Van Breestraat 73 D 1071ZH, 20260812, Van Breestraat ter hoogte van nummer: 73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73 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4</meta:user-defined>
    <meta:user-defined meta:name="OVERHEIDop.GmbID/DC.identifier">gmb-2026-378824</meta:user-defined>
    <meta:user-defined meta:name="OVERHEIDop.versieInformatie"/>
  </office:meta>
</office:document-meta>
</file>