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singel ter hoogte van nummer: 14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, Locatie: Herensingel ter hoogte van nummer: 14 in </text:p>
            <text:p text:style-name="common-al">Looptijd :07-09-2026 t/m 05-10-2026</text:p>
            <text:p text:style-name="common-al">Verzonden naar aanvrager op: 05-08-2026</text:p>
            <text:p text:style-name="common-al">Kenmerk gemeente: Z/26/31682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822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9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222</meta:user-defined>
    <meta:user-defined meta:name="DCTERMS.abstract">Object,Herensingel 14 1382VS, 20260907, Herensingel ter hoogte van nummer: 14</meta:user-defined>
    <dc:language>nl</dc:language>
    <meta:user-defined meta:name="OVERHEIDop.locatietype/OVERHEIDop.gebiedsmarkering">Punt</meta:user-defined>
    <meta:user-defined meta:name="DC.title">Besluit apv vergunning Verleend - Herensingel ter hoogte van nummer: 14 i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95</meta:user-defined>
    <meta:user-defined meta:name="OVERHEIDop.GmbID/DC.identifier">gmb-2026-378795</meta:user-defined>
    <meta:user-defined meta:name="OVERHEIDop.versieInformatie"/>
  </office:meta>
</office:document-meta>
</file>