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Purmerplein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Aanvraag voor het mogen houden van evenement Upload_Purmerplein Herfstfair ter hoogte van Purmerplein 16 in Amsterdam</text:p>
            <text:p text:style-name="common-al">Datum van: 04-10-2026</text:p>
            <text:p text:style-name="common-al">Datum t/m: 04-10-2026</text:p>
            <text:p text:style-name="common-al">Tijd van: 12:00</text:p>
            <text:p text:style-name="common-al">Tijd tot: 15:00</text:p>
            <text:p text:style-name="common-al">Bezoekers drukste moment: 50</text:p>
            <text:p text:style-name="common-al">Activiteiten: Stekjesruilmarkt, verkoop planten, bloembollen,  paddestoelen, siropen, herfstmaterialen, knutselen voor kinderen, eten en drinken.</text:p>
            <text:p text:style-name="common-al">Ontvangen op: 08-07-2026</text:p>
            <text:p text:style-name="common-al">Kenmerk gemeente: Z/26/3158853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7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7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7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58853</meta:user-defined>
    <meta:user-defined meta:name="DCTERMS.abstract">Aanvraag voor een evenementenvergunning ter hoogte van adres Purmerplein 16 in Amsterdam</meta:user-defined>
    <dc:language>nl</dc:language>
    <meta:user-defined meta:name="OVERHEIDop.locatietype/OVERHEIDop.gebiedsmarkering">Punt</meta:user-defined>
    <meta:user-defined meta:name="DC.title">Aanvraag evenementenvergunning Purmerplein 16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79</meta:user-defined>
    <meta:user-defined meta:name="OVERHEIDop.GmbID/DC.identifier">gmb-2026-378779</meta:user-defined>
    <meta:user-defined meta:name="OVERHEIDop.versieInformatie"/>
  </office:meta>
</office:document-meta>
</file>