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Strijlandstraat 6, 1222 ES Hilversum, Verzoeklocatie 2026080400985 (aanleggen tijdelijke uitrit); 1995087; 0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Strijlandstraat 6, 1222 ES Hilversum, Verzoeklocatie 2026080400985 (aanleggen tijdelijke uitrit); 1995087; 04-08-2026; Status: Aanvraag ontvangen, gemeente Hilversum</text:p>
            <text:p text:style-name="common-al">
            
          </text:p>
            <text:p text:style-name="common-al">Datum indiening aanvraag: 0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87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5087</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Van Strijlandstraat 6, 1222 ES Hilversum, Verzoeklocatie 2026080400985 (aanleggen tijdelijke uitrit); 1995087; 04-08-2026; Status: Aanvraag ontvangen, gemeente Hilversum</meta:user-defined>
    <meta:user-defined meta:name="DCTERMS.W3CDTF/DCTERMS.available">2026-08-10</meta:user-defined>
    <meta:user-defined meta:name="DCTERMS.W3CDTF/OVERHEIDop.jaargang">2026</meta:user-defined>
    <meta:user-defined meta:name="OVERHEIDop.publicationIssue">378774</meta:user-defined>
    <meta:user-defined meta:name="OVERHEIDop.GmbID/DC.identifier">gmb-2026-378774</meta:user-defined>
    <meta:user-defined meta:name="OVERHEIDop.versieInformatie"/>
  </office:meta>
</office:document-meta>
</file>