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Koninginneweg ter hoogte van nummer: 145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89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76</meta:user-defined>
    <meta:user-defined meta:name="DCTERMS.abstract">Filmen,Koninginneweg 145 H 1075CM, 20260812, Koninginneweg ter hoogte van nummer: 145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4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0</meta:user-defined>
    <meta:user-defined meta:name="OVERHEIDop.GmbID/DC.identifier">gmb-2026-378760</meta:user-defined>
    <meta:user-defined meta:name="OVERHEIDop.versieInformatie"/>
  </office:meta>
</office:document-meta>
</file>