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51 in AMSTERDAM</text:p>
            <text:p text:style-name="common-al">Looptijd :14-08-2026 t/m 28-08-2026</text:p>
            <text:p text:style-name="common-al">Verzonden naar aanvrager op: 05-08-2026</text:p>
            <text:p text:style-name="common-al">Kenmerk gemeente: Z/26/31681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1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25</meta:user-defined>
    <meta:user-defined meta:name="DCTERMS.abstract">Object,Ruysdaelkade 51 H 1072AJ, 20260814, Ruysdaelkade ter hoogte van nummer: 51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5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7</meta:user-defined>
    <meta:user-defined meta:name="OVERHEIDop.GmbID/DC.identifier">gmb-2026-378757</meta:user-defined>
    <meta:user-defined meta:name="OVERHEIDop.versieInformatie"/>
  </office:meta>
</office:document-meta>
</file>