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Café Oost - Krugerplein 40 - 1091LA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vergunning voor het plaatsen van  kansspelautomaten voor Café Oost - Krugerplein 40 - 1091LA - Amsterdam</text:p>
            <text:p text:style-name="common-al">Verzonden naar aanvrager op: 05-08-2026</text:p>
            <text:p text:style-name="common-al">Kenmerk gemeente: Z/26/3162308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-evenementenvergunning.oost@amsterdam.nl?Subject=Dossier Z/26/3162308" xlink:type="simple">horeca-evenementenvergunning.oost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08</meta:user-defined>
    <meta:user-defined meta:name="DCTERMS.abstract">Verleend: aanwezigheidsvergunning kansspelenautomaten op adres Krugerplein 40</meta:user-defined>
    <dc:language>nl</dc:language>
    <meta:user-defined meta:name="OVERHEIDop.locatietype/OVERHEIDop.gebiedsmarkering">Punt</meta:user-defined>
    <meta:user-defined meta:name="DC.title">Besluit vergunning aanwezigheid kansspelautomaten voor Café Oost - Krugerplein 40 - 1091LA -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5</meta:user-defined>
    <meta:user-defined meta:name="OVERHEIDop.GmbID/DC.identifier">gmb-2026-378755</meta:user-defined>
    <meta:user-defined meta:name="OVERHEIDop.versieInformatie"/>
  </office:meta>
</office:document-meta>
</file>