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Gedempt Hamerkanaal 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ontheffing geluidsvoorschriften en openingstijden voor bedrijf Voorwaarts B.V. - Schaafstraat 6 - 1021KE Amsterdam</text:p>
            <text:p text:style-name="common-al">Datum van : 01-01-2027</text:p>
            <text:p text:style-name="common-al">Datum t/m : 04-01-2027</text:p>
            <text:p text:style-name="common-al">Verzonden naar aanvrager op: --</text:p>
            <text:p text:style-name="common-al">Kenmerk gemeente: Z/26/316844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84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4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44</meta:user-defined>
    <meta:user-defined meta:name="DCTERMS.abstract">Verleend: ontheffing geluidsvoorschriften en openingstijden op adres Gedempt Hamerkanaal 42</meta:user-defined>
    <dc:language>nl</dc:language>
    <meta:user-defined meta:name="OVERHEIDop.locatietype/OVERHEIDop.gebiedsmarkering">Punt</meta:user-defined>
    <meta:user-defined meta:name="DC.title">Besluit ontheffing geluidvoorschriften en openingstijden Verleend Gedempt Hamerkanaal 4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47</meta:user-defined>
    <meta:user-defined meta:name="OVERHEIDop.GmbID/DC.identifier">gmb-2026-378747</meta:user-defined>
    <meta:user-defined meta:name="OVERHEIDop.versieInformatie"/>
  </office:meta>
</office:document-meta>
</file>