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het plaatsen van een wand en roldeur in de carport op het perceel Arnhemseweg 23 D, 3811 NN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het plaatsen van een wand en roldeur in de carport op het perceel Arnhemseweg 23 D, 3811 NN Amersfoort</text:span>
          </text:p>
            <text:p text:style-name="common-al">De Gemeente Amersfoort heeft op07-07-2026  een omgevingsvergunning verleend voor het het plaatsen van een wand en roldeur in de carport op het perceel Arnhemseweg 23 D, 3811 NN Amersfoort, met kenmerk CLZ-00034601.</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7-07-2026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869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9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9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4601</meta:user-defined>
    <dc:language>nl</dc:language>
    <meta:user-defined meta:name="OVERHEIDop.locatietype/OVERHEIDop.gebiedsmarkering">Punt</meta:user-defined>
    <meta:user-defined meta:name="DC.title">Verleende omgevingsvergunning voor het het plaatsen van een wand en roldeur in de carport op het perceel Arnhemseweg 23 D, 3811 NN Amersfoort</meta:user-defined>
    <meta:user-defined meta:name="DCTERMS.W3CDTF/DCTERMS.available">2026-08-07</meta:user-defined>
    <meta:user-defined meta:name="DCTERMS.W3CDTF/OVERHEIDop.jaargang">2026</meta:user-defined>
    <meta:user-defined meta:name="OVERHEIDop.publicationIssue">378694</meta:user-defined>
    <meta:user-defined meta:name="OVERHEIDop.GmbID/DC.identifier">gmb-2026-378694</meta:user-defined>
    <meta:user-defined meta:name="OVERHEIDop.versieInformatie"/>
  </office:meta>
</office:document-meta>
</file>