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Planetenbaan 1b, 3951EH Maarn, Ontheffing schenktijden op 28 augustus en 31 oktober van 20:00 uur tot 03:00 uur (RX2026-00001969, 5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aanvraag voor een vergunning op grond van de APV/Bijzondere wetten heeft ontvangen:</text:p>
            <text:p text:style-name="common-al">Planetenbaan 1b, 3951EH Maarn, Ontheffing schenktijden op 28 augustus en 31 oktober van 20:00 uur tot 03:00 uur (RX2026-00001969, 5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7868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RX2026-00001969</meta:user-defined>
    <meta:user-defined meta:name="DCTERMS.abstract">Planetenbaan 1b, 3951EH Maarn, Ontheffing schenktijden op 28 augustus en 31 oktober van 20:00 uur tot 03:00 uur (RX2026-00001969, 5 augustus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Planetenbaan 1b, 3951EH Maarn, Ontheffing schenktijden op 28 augustus en 31 oktober van 20:00 uur tot 03:00 uur (RX2026-00001969, 5 augustus 2026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83</meta:user-defined>
    <meta:user-defined meta:name="OVERHEIDop.GmbID/DC.identifier">gmb-2026-378683</meta:user-defined>
    <meta:user-defined meta:name="OVERHEIDop.versieInformatie"/>
  </office:meta>
</office:document-meta>
</file>