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J H Tromp Meestersstraat 5 8331G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1-07-2026</text:p>
            <text:p text:style-name="common-al">
            <text:span text:style-name="nadrukvet">Locatie:</text:span> J H Tromp Meestersstraat 5 8331GN Steenwijk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6159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15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86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159</meta:user-defined>
    <meta:user-defined meta:name="DCTERMS.abstract">het aanleggen van een 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Besluit activiteiten leefomgeving voor het aanleggen van een gesloten bodemenergiesysteem, J H Tromp Meestersstraat 5 8331GN Steenw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8672</meta:user-defined>
    <meta:user-defined meta:name="OVERHEIDop.GmbID/DC.identifier">gmb-2026-378672</meta:user-defined>
    <meta:user-defined meta:name="OVERHEIDop.versieInformatie"/>
  </office:meta>
</office:document-meta>
</file>