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bjectvergunning - 6 oktober 2026 tot en met 2 november 2026, fototentoonstelling over straffeloosheid - Mariënburg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7-08-2026</text:p>
            <text:p text:style-name="common-al">
            <text:span text:style-name="nadrukvet">Omschrijving: </text:span>Objectvergunning (Mariënburg bij de kapel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9247</text:p>
            <text:p text:style-name="common-al">
            <text:span text:style-name="nadrukvet">Product: </text:span>Objectvergunning</text:p>
            <text:p text:style-name="common-al">
            <text:span text:style-name="nadrukvet">Ontvangst: </text:span>18-06-2026</text:p>
            <text:p text:style-name="common-al">
            <text:span text:style-name="nadrukvet">Definitieve beschikking verzonden: </text:span>0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6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5 augustus 2026 tot en met 16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9247/b88fbc0f-d1a1-4e5b-8e9b-d943439f4cab.pdf" xlink:type="simple">https://besluitenapv.nijmegen.nl/ZD2600079247/b88fbc0f-d1a1-4e5b-8e9b-d943439f4cab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86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bjectvergunning - 6 oktober 2026 tot en met 2 november 2026, fototentoonstelling over straffeloosheid - Mariënburg te Nijme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68</meta:user-defined>
    <meta:user-defined meta:name="OVERHEIDop.GmbID/DC.identifier">gmb-2026-378668</meta:user-defined>
    <meta:user-defined meta:name="OVERHEIDop.versieInformatie"/>
  </office:meta>
</office:document-meta>
</file>