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t.h.v. Vaartdijk 9b, 10 en 10a te Assendelft - het verhogen en verleggen van een deel van de boezemkade van Nauernasche 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352 - het verhogen en verleggen van een deel van de boezemkade van Nauernasche Vaart - op de locatie t.h.v. Vaartdijk 9b, 10 en 10a te Assendelft</text:p>
            <text:p text:style-name="common-al">
            
          </text:p>
            <text:p text:style-name="common-al">Aanvraag ontvangen: 06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Afwijken van regels in het omgevingsplan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3">
              <text:list-item text:style-override="id1-3-2-1-1-13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66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6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352</meta:user-defined>
    <dc:language>nl</dc:language>
    <meta:user-defined meta:name="OVERHEIDop.locatietype/OVERHEIDop.gebiedsmarkering">Vlak</meta:user-defined>
    <meta:user-defined meta:name="DC.title">Aanvraag omgevingsvergunning - t.h.v. Vaartdijk 9b, 10 en 10a te Assendelft - het verhogen en verleggen van een deel van de boezemkade van Nauernasche Vaa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65</meta:user-defined>
    <meta:user-defined meta:name="OVERHEIDop.GmbID/DC.identifier">gmb-2026-378665</meta:user-defined>
    <meta:user-defined meta:name="OVERHEIDop.versieInformatie"/>
  </office:meta>
</office:document-meta>
</file>