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uitbreiden van de woning aan de achterzijde door het aanpassen van de indeling van het bestaande woonhuis zie kenmerk 2600517 - Operetteweg 100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4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5 augustus 2026</text:p>
            <text:p text:style-name="common-al">
            <text:span text:style-name="nadrukvet">Omschrijving:</text:span> het uitbreiden van de woning aan de achterzijde door het aanpassen van de indeling van het bestaande woonhuis zie kenmerk 2600517</text:p>
            <text:p text:style-name="common-al">
            <text:span text:style-name="nadrukvet">Locatie:</text:span> Operetteweg 100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7866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49</meta:user-defined>
    <meta:user-defined meta:name="DCTERMS.abstract">Gemeente Almere - aanvraag omgevingsvergunning - het uitbreiden van de woning aan de achterzijde door het aanpassen van de indeling van het bestaande woonhuis zie kenmerk 2600517 - Operetteweg 100,</meta:user-defined>
    <dc:language>nl</dc:language>
    <meta:user-defined meta:name="OVERHEIDop.locatietype/OVERHEIDop.gebiedsmarkering">Adres</meta:user-defined>
    <meta:user-defined meta:name="DC.title">Gemeente Almere - aanvraag omgevingsvergunning - het uitbreiden van de woning aan de achterzijde door het aanpassen van de indeling van het bestaande woonhuis zie kenmerk 2600517 - Operetteweg 100,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64</meta:user-defined>
    <meta:user-defined meta:name="OVERHEIDop.GmbID/DC.identifier">gmb-2026-378664</meta:user-defined>
    <meta:user-defined meta:name="OVERHEIDop.versieInformatie"/>
  </office:meta>
</office:document-meta>
</file>