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aanpassen van de pui, Burgemeester van Leeuwenpassage 15, 2711JV te Zoetermeer op 0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is een aanvraag Omgevingsvergunning ontvangen voor het aanpassen van de pui op locatie Burgemeester van Leeuwenpassage 15, 2711JV te Zoetermeer. De aanvraag is geregistreerd onder zaaknummer 2026-110818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66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0818</meta:user-defined>
    <meta:user-defined meta:name="DCTERMS.abstract">het aanpassen van de 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aanpassen van de pui, Burgemeester van Leeuwenpassage 15, 2711JV te Zoetermeer op 04-08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60</meta:user-defined>
    <meta:user-defined meta:name="OVERHEIDop.GmbID/DC.identifier">gmb-2026-378660</meta:user-defined>
    <meta:user-defined meta:name="OVERHEIDop.versieInformatie"/>
  </office:meta>
</office:document-meta>
</file>