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RVV 1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RVV 1990</text:span>
          </text:p>
            <text:p text:style-name="common-al">
            
          </text:p>
            <text:p text:style-name="common-al">Burgemeester en wethouders maken bekend dat zij ontheffing hebben verleend op grond van artikel 87 juncto artikel 76</text:p>
            <text:p text:style-name="common-al">van het Reglement Verkeersregels en Verkeerstekens 1990 (hierna: RVV) voor:  </text:p>
            <text:p text:style-name="common-al"/>
            <text:p text:style-name="common-al">RVV-ontheffing voor drie voertuigen om als bestuurder van een motorvoertuig te mogen berijden van voet- en fietspaden ter hoogte van de Prins Johan Friso Promenade in Rijswijk. </text:p>
            <text:p text:style-name="common-al">De ontheffing is noodzakelijk voor het bewateren van de bloembakken. De ontheffing is geldig van 1 augustus 2026 tot en met 1 augustus 2027, op de dagen maandag tot en met woensdag van 07:00 uur tot en met 12:00 uur. </text:p>
            <text:p text:style-name="last-al">De ontheffing is verzonden op 30 juli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786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wijk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20260722140772</meta:user-defined>
    <dc:language>nl</dc:language>
    <meta:user-defined meta:name="OVERHEIDop.locatietype/OVERHEIDop.gebiedsmarkering">Vlak</meta:user-defined>
    <meta:user-defined meta:name="DC.title">Ontheffing RVV 199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59</meta:user-defined>
    <meta:user-defined meta:name="OVERHEIDop.GmbID/DC.identifier">gmb-2026-378659</meta:user-defined>
    <meta:user-defined meta:name="OVERHEIDop.versieInformatie"/>
  </office:meta>
</office:document-meta>
</file>